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30000000300ED70477E0824A63D.jpg" manifest:media-type="image/jpeg"/>
  <manifest:file-entry manifest:full-path="Pictures/1000000000000640000004B0030DC94FA32B326A.jpg" manifest:media-type="image/jpeg"/>
  <manifest:file-entry manifest:full-path="Pictures/100000000000030000000300555053E4AC90C7B8.jpg" manifest:media-type="image/jpeg"/>
  <manifest:file-entry manifest:full-path="Pictures/100000000000043400000434EF1E9457856A56DB.jpg" manifest:media-type="image/jpe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officeooo:rsid="0011e126" officeooo:paragraph-rsid="0011e126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2pt" fo:font-weight="normal" officeooo:rsid="0011e126" officeooo:paragraph-rsid="0011e126" style:font-size-asian="10.5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ÁLCULO ATUARIAL</text:p>
      <text:p text:style-name="P1"/>
      <text:p text:style-name="P2"><text:tab/>No dia 22 de junho de 2022, nas dependências da Câmara de Vereadores de Nova Esperança do Sul, às 13 horas, ocorreu a apresentação do Relatório de Avaliação Atuarial, no qual foi realizada pelo Atuário Guilherme Walter, da empresa Lumens Atuarial. </text:p>
      <text:p text:style-name="P2"><text:tab/>Também contamos com a presença da Consultora Nuria Broll, representante da empresa Referência Gestão e Risco que realizou uma apresentação sobre a Prestação de Contas de 2022 do nosso RPPS, bem como os investimentos. </text:p>
      <text:p text:style-name="P2"/>
      <text:p text:style-name="P2"><draw:frame draw:style-name="fr1" draw:name="Figura1" text:anchor-type="char" svg:x="2.692cm" svg:y="0.358cm" svg:width="11.763cm" svg:height="8.823cm" draw:z-index="0"><draw:image xlink:href="Pictures/1000000000000640000004B0030DC94FA32B326A.jpg" xlink:type="simple" xlink:show="embed" xlink:actuate="onLoad" draw:mime-type="image/jpe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draw:frame draw:style-name="fr1" draw:name="Figura2" text:anchor-type="char" svg:x="3.45cm" svg:y="0.22cm" svg:width="10.132cm" svg:height="10.132cm" draw:z-index="1"><draw:image xlink:href="Pictures/100000000000030000000300ED70477E0824A63D.jpg" xlink:type="simple" xlink:show="embed" xlink:actuate="onLoad" draw:mime-type="image/jpe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draw:frame draw:style-name="fr1" draw:name="Figura3" text:anchor-type="char" svg:x="3cm" svg:y="0.048cm" svg:width="11.164cm" svg:height="11.164cm" draw:z-index="2"><draw:image xlink:href="Pictures/100000000000030000000300555053E4AC90C7B8.jpg" xlink:type="simple" xlink:show="embed" xlink:actuate="onLoad" draw:mime-type="image/jpeg"/></draw:frame><text:soft-pag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draw:frame draw:style-name="fr1" draw:name="Figura4" text:anchor-type="char" svg:x="2.933cm" svg:y="5.593cm" svg:width="11.363cm" svg:height="11.363cm" draw:z-index="3"><draw:image xlink:href="Pictures/100000000000043400000434EF1E9457856A56DB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9-23T07:59:55.092000000</meta:creation-date>
    <dc:date>2022-09-23T08:23:27.006000000</dc:date>
    <meta:editing-duration>PT9M31S</meta:editing-duration>
    <meta:editing-cycles>1</meta:editing-cycles>
    <meta:document-statistic meta:table-count="0" meta:image-count="4" meta:object-count="0" meta:page-count="2" meta:paragraph-count="3" meta:word-count="77" meta:character-count="483" meta:non-whitespace-character-count="405"/>
    <meta:generator>LibreOffice/7.1.2.2$Windows_X86_64 LibreOffice_project/8a45595d069ef5570103caea1b71cc9d82b2aae4</meta:generator>
  </office:meta>
</office:document-meta>
</file>