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5500000069CF4542F1003D3C8B.png" manifest:media-type="image/png"/>
  <manifest:file-entry manifest:full-path="Pictures/1000000000000640000004B02EC51038412511EC.jpg" manifest:media-type="image/jpeg"/>
  <manifest:file-entry manifest:full-path="Pictures/10000000000004B000000640933A621C3B3AB5EA.jpg" manifest:media-type="image/jpeg"/>
  <manifest:file-entry manifest:full-path="Pictures/1000000000000640000003B2BCAB161E7D3F1FF3.jpg" manifest:media-type="image/jpeg"/>
  <manifest:file-entry manifest:full-path="Pictures/10000000000006400000039E6AC3963DFF974444.jpg" manifest:media-type="image/jpe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paragraph-rsid="0005e44b"/>
    </style:style>
    <style:style style:name="P2" style:family="paragraph" style:parent-style-name="Standard">
      <style:paragraph-properties fo:text-align="center" style:justify-single-word="false"/>
      <style:text-properties fo:color="#2a6099" loext:opacity="100%" officeooo:paragraph-rsid="0005e44b"/>
    </style:style>
    <style:style style:name="P3" style:family="paragraph" style:parent-style-name="Standard">
      <style:paragraph-properties fo:text-align="center" style:justify-single-word="false"/>
      <style:text-properties fo:color="#2a6099" loext:opacity="100%" fo:font-weight="bold" officeooo:paragraph-rsid="0005e44b" style:font-weight-asian="bold" style:font-weight-complex="bold"/>
    </style:style>
    <style:style style:name="P4" style:family="paragraph" style:parent-style-name="Standard">
      <style:paragraph-properties fo:text-align="center" style:justify-single-word="false"/>
      <style:text-properties fo:color="#2a6099" loext:opacity="100%" fo:font-size="10pt" officeooo:paragraph-rsid="0005e44b" style:font-size-asian="10pt" style:font-size-complex="10pt"/>
    </style:style>
    <style:style style:name="P5" style:family="paragraph" style:parent-style-name="Standard">
      <style:paragraph-properties fo:text-align="justify" style:justify-single-word="false"/>
      <style:text-properties fo:font-size="14pt" fo:font-weight="normal" officeooo:rsid="0004ebe3" officeooo:paragraph-rsid="0005e44b" style:font-size-asian="14pt" style:font-weight-asian="normal" style:font-size-complex="14pt" style:font-weight-complex="normal"/>
    </style:style>
    <style:style style:name="P6" style:family="paragraph" style:parent-style-name="Standard">
      <style:paragraph-properties fo:text-align="center" style:justify-single-word="false"/>
      <style:text-properties fo:font-size="28pt" fo:font-weight="bold" officeooo:paragraph-rsid="0005e44b" style:font-size-asian="28pt" style:font-weight-asian="bold" style:font-size-complex="28pt" style:font-weight-complex="bold"/>
    </style:style>
    <style:style style:name="P7" style:family="paragraph" style:parent-style-name="Standard">
      <style:paragraph-properties fo:text-align="justify" style:justify-single-word="false"/>
      <style:text-properties fo:font-size="14pt" fo:font-weight="normal" officeooo:rsid="0004ebe3" officeooo:paragraph-rsid="0005e44b" style:font-size-asian="14pt" style:font-weight-asian="normal" style:font-size-complex="14pt" style:font-weight-complex="normal"/>
    </style:style>
    <style:style style:name="P8" style:family="paragraph">
      <style:paragraph-properties fo:text-align="center"/>
      <style:text-properties fo:font-size="12pt"/>
    </style:style>
    <style:style style:name="P9" style:family="paragraph">
      <loext:graphic-properties draw:fill-color="#2a6099"/>
      <style:paragraph-properties fo:text-align="center"/>
    </style:style>
    <style:style style:name="T1" style:family="text">
      <style:text-properties fo:color="#2a6099" loext:opacity="100%"/>
    </style:style>
    <style:style style:name="T2" style:family="text">
      <style:text-properties officeooo:rsid="0005d711"/>
    </style:style>
    <style:style style:name="T3" style:family="text">
      <style:text-properties officeooo:rsid="0005e44b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vg:stroke-width="0.101cm" draw:marker-start-width="0.506cm" draw:marker-end-width="0.506cm" draw:textarea-horizontal-align="center" draw:textarea-vertical-align="middle" fo:padding-top="0.053cm" fo:padding-bottom="0.053cm" fo:padding-left="0.053cm" fo:padding-right="0.05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svg:stroke-color="#2a6099" draw:fill-color="#2a6099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P6">AUDIÊNCIA PÚBLICA Nº 00<text:span text:style-name="T3">4</text:span>/202<text:span text:style-name="T3">2</text:span> </text:p>
      <text:p text:style-name="P6"/>
      <text:p text:style-name="P5">A Audiência Pública ocorreu no dia 1<text:span text:style-name="T3">8</text:span> de <text:span text:style-name="T3">Fevereiro</text:span> de 202<text:span text:style-name="T3">2</text:span> (<text:span text:style-name="T3">sexta</text:span>-feira), com início às 1<text:span text:style-name="T3">0</text:span> horas na cidade de Nova Esperança do Sul – <text:span text:style-name="T2">RS. Teve como objetivo demonstrar e avaliar os resultados apurados no </text:span><text:span text:style-name="T3">terceiro</text:span><text:span text:style-name="T2"> quadrimestre de 2021 em relação ao cumprimento das metas fiscais do Regime Próprio de Previdência Social dos Serv Pub de Nova Esperança do Sul – NESPREV.</text:span></text:p>
      <text:p text:style-name="P5"/>
      <text:p text:style-name="P5"/>
      <text:p text:style-name="P5"/>
      <text:p text:style-name="P5"/>
      <text:p text:style-name="P5"/>
      <text:p text:style-name="P5"><text:span text:style-name="T3">A</text:span>s fotos presentes nesse documento são referentes a audiência pública N<text:span text:style-name="T2">º</text:span> 00<text:span text:style-name="T3">4</text:span>/202<text:span text:style-name="T3">2</text:span>. </text:p>
      <text:p text:style-name="P5"/>
      <text:p text:style-name="P5"><draw:frame draw:style-name="fr2" draw:name="Figura3" text:anchor-type="char" svg:width="17cm" svg:height="12.749cm" draw:z-index="12"><draw:image xlink:href="Pictures/1000000000000640000004B02EC51038412511EC.jpg" xlink:type="simple" xlink:show="embed" xlink:actuate="onLoad" draw:mime-type="image/jpeg"/></draw:frame></text:p>
      <text:p text:style-name="P5"><text:soft-page-break/></text:p>
      <text:p text:style-name="P5"><draw:frame draw:style-name="fr3" draw:name="Figura4" text:anchor-type="char" svg:width="19.001cm" svg:height="11.232cm" draw:z-index="13"><draw:image xlink:href="Pictures/1000000000000640000003B2BCAB161E7D3F1FF3.jpg" xlink:type="simple" xlink:show="embed" xlink:actuate="onLoad" draw:mime-type="image/jpeg"/></draw:frame>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><draw:frame draw:style-name="fr2" draw:name="Figura5" text:anchor-type="char" svg:width="17cm" svg:height="22.666cm" draw:z-index="15"><draw:image xlink:href="Pictures/10000000000004B000000640933A621C3B3AB5EA.jpg" xlink:type="simple" xlink:show="embed" xlink:actuate="onLoad" draw:mime-type="image/jpeg"/></draw:frame><text:soft-page-break/></text:p>
      <text:p text:style-name="P5"><draw:frame draw:style-name="fr1" draw:name="Figura2" text:anchor-type="char" svg:width="19.854cm" svg:height="15.979cm" draw:z-index="14"><draw:image xlink:href="Pictures/10000000000006400000039E6AC3963DFF974444.jpg" xlink:type="simple" xlink:show="embed" xlink:actuate="onLoad" draw:mime-type="image/jpeg"/></draw:frame><text:soft-pag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text-align="center" style:justify-single-word="false"/>
      <style:text-properties officeooo:paragraph-rsid="0005e44b"/>
    </style:style>
    <style:style style:name="MP2" style:family="paragraph" style:parent-style-name="Standard">
      <style:paragraph-properties fo:text-align="center" style:justify-single-word="false"/>
      <style:text-properties fo:color="#2a6099" loext:opacity="100%" officeooo:paragraph-rsid="0005e44b"/>
    </style:style>
    <style:style style:name="MP3" style:family="paragraph" style:parent-style-name="Standard">
      <style:paragraph-properties fo:text-align="center" style:justify-single-word="false"/>
      <style:text-properties fo:color="#2a6099" loext:opacity="100%" fo:font-weight="bold" officeooo:paragraph-rsid="0005e44b" style:font-weight-asian="bold" style:font-weight-complex="bold"/>
    </style:style>
    <style:style style:name="MP4" style:family="paragraph" style:parent-style-name="Standard">
      <style:paragraph-properties fo:text-align="center" style:justify-single-word="false"/>
      <style:text-properties fo:color="#2a6099" loext:opacity="100%" fo:font-size="10pt" officeooo:paragraph-rsid="0005e44b" style:font-size-asian="10pt" style:font-size-complex="10pt"/>
    </style:style>
    <style:style style:name="MP5" style:family="paragraph">
      <loext:graphic-properties draw:fill-color="#2a6099"/>
      <style:paragraph-properties fo:text-align="center"/>
    </style:style>
    <style:style style:name="MP6" style:family="paragraph">
      <style:paragraph-properties fo:text-align="center"/>
      <style:text-properties fo:font-size="12pt"/>
    </style:style>
    <style:style style:name="MT1" style:family="text">
      <style:text-properties fo:color="#2a6099" loext:opacity="100%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svg:stroke-color="#2a6099" draw:fill-color="#2a6099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svg:stroke-width="0.101cm" draw:marker-start-width="0.506cm" draw:marker-end-width="0.506cm" draw:textarea-horizontal-align="center" draw:textarea-vertical-align="middle" fo:padding-top="0.053cm" fo:padding-bottom="0.053cm" fo:padding-left="0.053cm" fo:padding-right="0.05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char" svg:x="7.654cm" svg:y="-1.879cm" svg:width="1.972cm" svg:height="2.436cm" draw:z-index="3"><draw:image xlink:href="Pictures/100000000000005500000069CF4542F1003D3C8B.png" xlink:type="simple" xlink:show="embed" xlink:actuate="onLoad" draw:mime-type="image/png"/></draw:frame></text:p>
        <text:p text:style-name="MP2">ESTADO DO RIO GRANDE DO SUL </text:p>
        <text:p text:style-name="MP1"><text:span text:style-name="MT1">MUNICÍPIO DE NOVA ESPERANÇA DO SUL</text:span> </text:p>
        <text:p text:style-name="MP3">SECRETARIA DE ADMINISTRAÇÃO E GESTÃO PÚBLICA </text:p>
        <text:p text:style-name="MP4"><draw:line text:anchor-type="paragraph" draw:z-index="7" draw:name="Forma1" draw:style-name="Mgr1" draw:text-style-name="MP5" svg:x1="-0.238cm" svg:y1="1.055cm" svg:x2="17.33cm" svg:y2="1.055cm"><text:p/></draw:line><draw:line text:anchor-type="paragraph" draw:z-index="11" draw:name="Forma2" draw:style-name="Mgr2" draw:text-style-name="MP6" svg:x1="-0.31cm" svg:y1="1.134cm" svg:x2="17.33cm" svg:y2="1.134cm"><text:p/></draw:line>REGIME PRÓPRIO DE PREVIDÊNCIA SOCIAL DOS SERV PUB DE NOVA ESPERANÇA DO SUL - NESPREV SETOR DE PREVIDÊNCIA MUNICIPAL 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2-02-18T11:14:56.843000000</meta:creation-date>
    <dc:date>2022-09-15T10:49:10.346000000</dc:date>
    <meta:editing-duration>PT13M10S</meta:editing-duration>
    <meta:editing-cycles>2</meta:editing-cycles>
    <meta:generator>LibreOffice/7.1.2.2$Windows_X86_64 LibreOffice_project/8a45595d069ef5570103caea1b71cc9d82b2aae4</meta:generator>
    <meta:document-statistic meta:table-count="0" meta:image-count="5" meta:object-count="0" meta:page-count="4" meta:paragraph-count="7" meta:word-count="114" meta:character-count="703" meta:non-whitespace-character-count="588"/>
  </office:meta>
</office:document-meta>
</file>